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312in" text:list-level-position-and-space-mode="label-alignment">
          <style:list-level-label-alignment text:label-followed-by="listtab" fo:margin-left="0.8645in" fo:text-indent="-0.531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1.393in" text:min-label-width="0.25in" text:list-level-position-and-space-mode="label-alignment">
          <style:list-level-label-alignment text:label-followed-by="listtab" fo:margin-left="1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4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7" style:num-suffix="." style:num-format="1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6319in" text:min-label-width="0.3333in" text:list-level-position-and-space-mode="label-alignment">
          <style:list-level-label-alignment text:label-followed-by="listtab" fo:margin-left="0.9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4" style:num-suffix="." style:num-format="1">
        <style:list-level-properties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7" style:num-suffix="." style:num-format="1">
        <style:list-level-properties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1.1458in" text:min-label-width="0.25in" text:list-level-position-and-space-mode="label-alignment">
          <style:list-level-label-alignment text:label-followed-by="listtab" fo:margin-left="1.3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4" style:num-suffix="." style:num-format="1">
        <style:list-level-properties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  <text:list-level-style-number text:level="7" style:num-suffix="." style:num-format="1">
        <style:list-level-properties text:space-before="3.1458in" text:min-label-width="0.3333in" text:list-level-position-and-space-mode="label-alignment">
          <style:list-level-label-alignment text:label-followed-by="listtab" fo:margin-left="3.4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791in" text:min-label-width="0.3333in" text:list-level-position-and-space-mode="label-alignment">
          <style:list-level-label-alignment text:label-followed-by="listtab" fo:margin-left="3.8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25in" text:min-label-width="0.3333in" text:list-level-position-and-space-mode="label-alignment">
          <style:list-level-label-alignment text:label-followed-by="listtab" fo:margin-left="4.1458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1">
        <style:list-level-properties text:space-before="1.393in" text:min-label-width="0.25in" text:list-level-position-and-space-mode="label-alignment">
          <style:list-level-label-alignment text:label-followed-by="listtab" fo:margin-left="1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4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7" style:num-suffix="." style:num-format="1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6" style:parent-style-name="預設段落字型" style:family="text">
      <style:text-properties style:font-name="新細明體" fo:font-weight="bold" style:font-weight-asian="bold" fo:font-size="18pt" style:font-size-asian="18pt" style:font-size-complex="16pt"/>
    </style:style>
    <style:style style:name="P7" style:parent-style-name="內文" style:family="paragraph">
      <style:paragraph-properties fo:margin-top="0.125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fo:margin-left="1.1763in" fo:text-indent="-0.5444in">
        <style:tab-stops/>
      </style:paragraph-properties>
      <style:text-properties style:font-name="標楷體" style:font-name-asian="標楷體" fo:font-weight="bold" style:font-weight-asian="bold"/>
    </style:style>
    <style:style style:name="P9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10" style:parent-style-name="內文" style:family="paragraph">
      <style:paragraph-properties fo:line-height="0.3888in" fo:margin-left="1.7791in" fo:text-indent="-0.3402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fo:line-height="0.3888in" fo:margin-left="1.7791in" fo:text-indent="-0.3402in">
        <style:tab-stops/>
      </style:paragraph-properties>
      <style:text-properties style:font-name="標楷體" style:font-name-asian="標楷體"/>
    </style:style>
    <style:style style:name="P12" style:parent-style-name="內文" style:family="paragraph">
      <style:paragraph-properties fo:line-height="0.3888in" fo:margin-left="1.7791in" fo:text-indent="-0.3402in">
        <style:tab-stops/>
      </style:paragraph-properties>
      <style:text-properties style:font-name="標楷體" style:font-name-asian="標楷體"/>
    </style:style>
    <style:style style:name="P13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paragraph-properties fo:line-height="0.3888in" fo:margin-left="1.7791in" fo:text-indent="-0.3402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fo:line-height="0.3888in" fo:margin-left="1.7791in" fo:text-indent="-0.3402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line-height="0.3888in" fo:margin-left="1.7791in" fo:text-indent="-0.3402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paragraph-properties fo:line-height="0.3888in" fo:margin-left="1.7791in" fo:text-indent="-0.3402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paragraph-properties fo:line-height="0.3888in" fo:margin-left="1.7791in" fo:text-indent="-0.3402in">
        <style:tab-stops/>
      </style:paragraph-properties>
      <style:text-properties style:font-name="標楷體" style:font-name-asian="標楷體"/>
    </style:style>
    <style:style style:name="P19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21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22" style:parent-style-name="清單段落" style:family="paragraph">
      <style:paragraph-properties fo:line-height="0.3333in" fo:margin-left="2.0027in">
        <style:tab-stops/>
      </style:paragraph-properties>
      <style:text-properties style:font-name="標楷體" style:font-name-asian="標楷體" style:font-size-complex="12pt"/>
    </style:style>
    <style:style style:name="P23" style:parent-style-name="內文" style:family="paragraph">
      <style:paragraph-properties fo:margin-left="1.1763in" fo:text-indent="-0.5444in">
        <style:tab-stops/>
      </style:paragraph-properties>
      <style:text-properties style:font-name="標楷體" style:font-name-asian="標楷體" fo:font-weight="bold" style:font-weight-asian="bold"/>
    </style:style>
    <style:style style:name="P24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line-height="0.3888in" fo:margin-left="1.4388in" fo:text-indent="-0.243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margin-top="0.125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9" style:parent-style-name="內文" style:family="paragraph">
      <style:paragraph-properties fo:text-indent="0.6513in"/>
      <style:text-properties style:font-name="標楷體" style:font-name-asian="標楷體" fo:font-weight="bold" style:font-weight-asian="bold" fo:font-size="14pt" style:font-size-asian="14pt"/>
    </style:style>
    <style:style style:name="P30" style:parent-style-name="內文" style:family="paragraph">
      <style:paragraph-properties fo:line-height="0.2777in" fo:margin-left="1.477in" fo:text-indent="-0.2958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line-height="0.2777in" fo:margin-left="1.477in" fo:text-indent="-0.2958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fo:line-height="0.2777in" fo:margin-left="1.477in" fo:text-indent="-0.2958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fo:line-height="0.2777in" fo:margin-left="1.477in" fo:text-indent="-0.2958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fo:line-height="0.2777in" fo:margin-left="1.477in" fo:text-indent="-0.2958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fo:margin-left="1.477in" fo:text-indent="-0.2958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fo:margin-left="1.477in" fo:text-indent="-0.2958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fo:text-indent="0.6513in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P40" style:parent-style-name="內文" style:family="paragraph">
      <style:paragraph-properties fo:line-height="0.2777in" fo:margin-left="1.3937in" fo:text-indent="-0.2479in">
        <style:tab-stops/>
      </style:paragraph-properties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P45" style:parent-style-name="內文" style:family="paragraph">
      <style:paragraph-properties fo:line-height="0.2777in" fo:margin-left="1.3937in" fo:text-indent="-0.2479in">
        <style:tab-stops/>
      </style:paragraph-properties>
      <style:text-properties style:font-name="標楷體" style:font-name-asian="標楷體"/>
    </style:style>
    <style:style style:name="P46" style:parent-style-name="內文" style:family="paragraph">
      <style:paragraph-properties fo:line-height="0.2777in"/>
      <style:text-properties style:font-name="標楷體" style:font-name-asian="標楷體"/>
    </style:style>
    <style:style style:name="P47" style:parent-style-name="內文" style:family="paragraph">
      <style:paragraph-properties fo:line-height="0.2777in"/>
      <style:text-properties style:font-name="標楷體" style:font-name-asian="標楷體"/>
    </style:style>
    <style:style style:name="P48" style:parent-style-name="內文" style:family="paragraph">
      <style:paragraph-properties fo:margin-top="0.125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9" style:parent-style-name="內文" style:family="paragraph">
      <style:text-properties style:font-name="標楷體" style:font-name-asian="標楷體" fo:font-weight="bold" style:font-weight-asian="bold"/>
    </style:style>
    <style:style style:name="P50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51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52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53" style:parent-style-name="內文" style:family="paragraph"/>
    <style:style style:name="T5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55" style:parent-style-name="預設段落字型" style:family="text">
      <style:text-properties style:font-name="標楷體" style:font-name-asian="標楷體" fo:font-weight="bold" style:font-weight-asian="bold"/>
    </style:style>
    <style:style style:name="P56" style:parent-style-name="內文" style:family="paragraph">
      <style:paragraph-properties fo:margin-top="0.125in" fo:margin-bottom="0.125in" fo:margin-left="1.3784in">
        <style:tab-stops/>
      </style:paragraph-properties>
      <style:text-properties style:font-name="標楷體" style:font-name-asian="標楷體"/>
    </style:style>
    <style:style style:name="P57" style:parent-style-name="內文" style:family="paragraph">
      <style:paragraph-properties fo:margin-left="0.9847in" fo:text-indent="-0.2583in">
        <style:tab-stops/>
      </style:paragraph-properties>
      <style:text-properties style:font-name="標楷體" style:font-name-asian="標楷體" fo:font-weight="bold" style:font-weight-asian="bold"/>
    </style:style>
    <style:style style:name="P58" style:parent-style-name="內文" style:family="paragraph">
      <style:paragraph-properties fo:margin-top="0.125in" fo:margin-bottom="0.125in" fo:margin-left="1.2347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61" style:parent-style-name="內文" style:family="paragraph">
      <style:paragraph-properties fo:widows="2" fo:orphans="2" fo:break-before="page"/>
      <style:text-properties style:font-name="標楷體" style:font-name-asian="標楷體" fo:color="#000000" fo:font-size="13pt" style:font-size-asian="13pt" style:font-size-complex="13pt"/>
    </style:style>
    <style:style style:name="P62" style:parent-style-name="內文" style:family="paragraph">
      <style:paragraph-properties fo:margin-top="0.125in" fo:margin-bottom="0.125in" fo:margin-left="1.2347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63" style:parent-style-name="內文" style:family="paragraph">
      <style:paragraph-properties fo:margin-top="0.125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64" style:parent-style-name="內文" style:family="paragraph">
      <style:text-properties style:font-name="標楷體" style:font-name-asian="標楷體" fo:font-weight="bold" style:font-weight-asian="bold"/>
    </style:style>
    <style:style style:name="P65" style:parent-style-name="內文" style:family="paragraph">
      <style:paragraph-properties fo:margin-top="0.125in" fo:margin-bottom="0.125in"/>
      <style:text-properties style:font-name="標楷體" style:font-name-asian="標楷體" fo:color="#000000"/>
    </style:style>
    <style:style style:name="P66" style:parent-style-name="內文" style:family="paragraph">
      <style:paragraph-properties fo:margin-top="0.125in" fo:margin-bottom="0.125in"/>
      <style:text-properties style:font-name="標楷體" style:font-name-asian="標楷體" fo:color="#000000"/>
    </style:style>
    <style:style style:name="P67" style:parent-style-name="內文" style:family="paragraph">
      <style:paragraph-properties fo:margin-top="0.125in" fo:margin-bottom="0.125in" fo:margin-left="1.2347in">
        <style:tab-stops/>
      </style:paragraph-properties>
      <style:text-properties style:font-name="標楷體" style:font-name-asian="標楷體" fo:color="#000000"/>
    </style:style>
    <style:style style:name="P68" style:parent-style-name="內文" style:family="paragraph">
      <style:paragraph-properties fo:margin-top="0.125in" fo:margin-bottom="0.125in"/>
      <style:text-properties style:font-name="標楷體" style:font-name-asian="標楷體" fo:color="#000000"/>
    </style:style>
    <style:style style:name="P69" style:parent-style-name="內文" style:family="paragraph">
      <style:paragraph-properties fo:widows="2" fo:orphans="2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2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73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74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fo:margin-left="0.8847in" fo:text-indent="-0.4916in">
        <style:tab-stops/>
      </style:paragraph-properties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超連結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內文" style:family="paragraph">
      <style:paragraph-properties fo:margin-left="0.8847in" fo:text-indent="-0.4916in">
        <style:tab-stops/>
      </style:paragraph-properties>
      <style:text-properties style:font-name="標楷體" style:font-name-asian="標楷體"/>
    </style:style>
    <style:style style:name="P81" style:parent-style-name="內文" style:family="paragraph">
      <style:paragraph-properties fo:widows="2" fo:orphans="2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6" style:parent-style-name="內文" style:family="paragraph">
      <style:paragraph-properties fo:margin-left="0.8854in" fo:text-indent="-0.4923in">
        <style:tab-stops/>
      </style:paragraph-properties>
      <style:text-properties style:font-name="標楷體" style:font-name-asian="標楷體" fo:font-weight="bold" style:font-weight-asian="bold"/>
    </style:style>
    <style:style style:name="P87" style:parent-style-name="內文" style:family="paragraph">
      <style:paragraph-properties fo:margin-bottom="0.125in"/>
      <style:text-properties style:font-name="標楷體" style:font-name-asian="標楷體" fo:color="#000000"/>
    </style:style>
  </office:automatic-styles>
  <office:body>
    <office:text text:use-soft-page-breaks="true">
      <text:p text:style-name="P1">新北市貢寮區105學年度第二學期<text:s text:c="2"/>期初校務會議</text:p>
      <text:p text:style-name="P4">日期: 民國106年2月22日(三) <text:s text:c="6"/>地點:<text:s/>貢寮國小<text:s/>會議室</text:p>
      <text:p text:style-name="內文"><text:span text:style-name="T5">壹、校務報告</text:span><text:span text:style-name="T6">:</text:span></text:p>
      <text:list text:style-name="LFO1" text:continue-numbering="true">
        <text:list-item>
          <text:p text:style-name="P7">教務處工作報告：</text:p>
        </text:list-item>
      </text:list>
      <text:list text:style-name="LFO2" text:continue-numbering="true">
        <text:list-item>
          <text:p text:style-name="P8">工作報告：</text:p>
        </text:list-item>
      </text:list>
      <text:list text:style-name="LFO6" text:continue-numbering="true">
        <text:list-item>
          <text:p text:style-name="P9">引進校外資源，提供學生多元學習內容，豐富學生學習。</text:p>
          <text:list text:continue-numbering="true">
            <text:list-item>
              <text:p text:style-name="P10">與中華創意教育學會合作辦理：創意科學課程(高年級)、創意環境教育課程(中年級)。</text:p>
            </text:list-item>
            <text:list-item>
              <text:p text:style-name="P11">與基隆故事協會合作辦理閱讀成長營。</text:p>
            </text:list-item>
            <text:list-item>
              <text:p text:style-name="P12">扶輪社贊助本校與台北市大同高中辦理偏鄉英語伴讀計畫，每週三透過網路視訊方式上課。</text:p>
            </text:list-item>
          </text:list>
        </text:list-item>
        <text:list-item>
          <text:p text:style-name="P13">本校圖書館改造工程已完工，近期利用學校預算及板橋北區扶輪社、台北華山扶輪社、台北圓山扶輪社捐款，購置圖書充實館藏，提供學生舒適的閱讀環境與豐富的閱讀資源，並持續辦理多元閱讀活動：</text:p>
          <text:list text:continue-numbering="true">
            <text:list-item>
              <text:p text:style-name="P14">班級讀書會：利用國語日報、未來少年月刊、未來兒童月刊、圖書館藏書、愛的書庫等資源，於班級進行共讀，培養學生閱讀興趣。</text:p>
            </text:list-item>
            <text:list-item>
              <text:p text:style-name="P15">巡迴說故事：以年段方式進行，學生將日常閱讀成果，藉由說故事的方式，將閱讀內容吸收轉化，與他人分享，並由活動中練習口語表達。</text:p>
            </text:list-item>
            <text:list-item>
              <text:p text:style-name="P16">師長好書介紹：利用每週二兒童朝會時間，由老師推薦好書，引導學生接觸各種不同類型的書籍，觸發學生多元的閱讀興趣。</text:p>
            </text:list-item>
            <text:list-item>
              <text:p text:style-name="P17">讀報有獎徵答：每個星期以前一週的國語日報內容出題，學生利用課餘時間上網作答，並於週五由命題老師進行解答及抽獎。</text:p>
            </text:list-item>
            <text:list-item>
              <text:p text:style-name="P18">家庭共讀：鼓勵學生於周休假日前至圖師館借書回家，利用假日期間與家人共讀，培養學生閱讀習慣。</text:p>
            </text:list-item>
          </text:list>
        </text:list-item>
        <text:list-item>
          <text:p text:style-name="P19">持續辦理數位學辦網路課輔、一校一關懷計畫，提供學生課後照顧、課業輔導及才藝學習。</text:p>
        </text:list-item>
        <text:list-item>
          <text:p text:style-name="P20">辦理演說比賽，培養學生口語表達能力及台風。</text:p>
        </text:list-item>
        <text:list-item>
          <text:p text:style-name="P21">本學期辦理五場教師公開課（時間請參閱行事曆），歡迎有興趣的家長蒞校觀課。</text:p>
        </text:list-item>
      </text:list>
      <text:p text:style-name="P22"/>
      <text:list text:style-name="LFO2" text:continue-numbering="true">
        <text:list-item>
          <text:p text:style-name="P23">業務宣導：</text:p>
        </text:list-item>
      </text:list>
      <text:list text:style-name="LFO7" text:continue-numbering="true">
        <text:list-item>
          <text:p text:style-name="P24">為落實國民教育法第五條規定，協助社會福利機制無法照顧之在學學童，發揚教育人文精神；避免在學學童因家庭經濟突發困境而失學，適時給予經濟上之支持，使其順利就學，以達成教育機會均等目標。若家庭經濟狀況確有困難或突發急難事件，請向導師提出申請，學校將盡力予以協助。</text:p>
        </text:list-item>
        <text:list-item>
          <text:p text:style-name="P25">校務行政系統開放家長申請帳號，帳號申請方式及開放使用功能說明文件如附件(1、2、3)<text:s/>，請各位家長多加利用。</text:p>
        </text:list-item>
        <text:list-item>
          <text:p text:style-name="P26">「新北市親師生平台」及「新北市教育雲」app已啟用，請各位家長多加利用。</text:p>
        </text:list-item>
        <text:list-item>
          <text:p text:style-name="P27">為維護學生上網安全，教育部開發了「網路守護天使」工具軟體，可協助過濾網路不當資訊、阻擋網頁遊戲、上網時間管理，歡迎家長下載使用，說明資料如附件(4)。</text:p>
        </text:list-item>
      </text:list>
      <text:list text:style-name="LFO1" text:continue-numbering="true">
        <text:list-item>
          <text:p text:style-name="P28">學輔處工作報告：</text:p>
        </text:list-item>
      </text:list>
      <text:list text:style-name="LFO32" text:continue-numbering="true">
        <text:list-item>
          <text:p text:style-name="P29"><text:bookmark-start text:name="OLE_LINK1"/><text:bookmark-start text:name="OLE_LINK2"/><text:bookmark-start text:name="OLE_LINK3"/>本學期工作重點<text:bookmark-end text:name="OLE_LINK1"/><text:bookmark-end text:name="OLE_LINK2"/><text:bookmark-end text:name="OLE_LINK3"/>：</text:p>
        </text:list-item>
      </text:list>
      <text:list text:style-name="LFO31" text:continue-numbering="true">
        <text:list-item>
          <text:p text:style-name="P30">持續推動環境教育方案及幸福小農場計畫。</text:p>
        </text:list-item>
        <text:list-item>
          <text:p text:style-name="P31">為加強學生水中自救能力，利用暑假期間辦理五六年級水中自救能力教學(六年級利用畢業考後一週)，請家長鼓勵學生踴躍參加。</text:p>
        </text:list-item>
        <text:list-item>
          <text:p text:style-name="P32">利用各項資源辦理學生才藝社團活動（太鼓、扯鈴、烏克麗麗），請家長多鼓勵學生參加。</text:p>
        </text:list-item>
        <text:list-item>
          <text:p text:style-name="P33">4/29(六)辦理110週年校慶活動，屆時請各位家長蒞校與全校師生同歡，亦請大力協助宣傳，鼓勵校友回娘家。</text:p>
        </text:list-item>
        <text:list-item>
          <text:p text:style-name="P34">本學年度獲選為第六屆「三好校園實踐學校」，推動「做好事、說好話、存好心」三好運動。</text:p>
        </text:list-item>
        <text:list-item>
          <text:p text:style-name="P35">本學期「社團法人新北市愛鄰希望關懷協會」持續蒞校進行低中高年級生命教育活動，時間為每週四下午3：40-5：00，培養學童愛護生命，關懷生命的情操與實踐力。</text:p>
        </text:list-item>
        <text:list-item>
          <text:p text:style-name="P36">本年度暑期持續辦理史懷哲課輔，請家長鼓勵學童參加，開班對象為升小一至升國一學童。</text:p>
        </text:list-item>
      </text:list>
      <text:list text:style-name="LFO32" text:continue-numbering="true">
        <text:list-item>
          <text:p text:style-name="P37"><text:span text:style-name="T38">業務宣導：</text:span><text:span text:style-name="T39"><text:s/></text:span></text:p>
        </text:list-item>
      </text:list>
      <text:list text:style-name="LFO29" text:continue-numbering="true">
        <text:list-item>
          <text:p text:style-name="P40"><text:span text:style-name="T41">紫錐花運動相關網站：</text:span><text:a xlink:href="http://enc.moe.edu.tw/" office:target-frame-name="_top" xlink:show="replace">http://enc.moe.edu.tw/</text:a><text:s text:c="2"/><text:span text:style-name="T42">資料詳附件(附件</text:span><text:span text:style-name="T43">5</text:span><text:span text:style-name="T44">到8)</text:span></text:p>
        </text:list-item>
        <text:list-item>
          <text:p text:style-name="P45">家庭教育宣導：資料詳附件(附件9)</text:p>
        </text:list-item>
        <text:list-item>
          <text:p text:style-name="P46">交通安全入口網站(http://168.motc.gov.tw/)</text:p>
        </text:list-item>
        <text:list-item>
          <text:p text:style-name="P47">新北動健康，健康總動員：網址：https://f4a.tw/</text:p>
        </text:list-item>
      </text:list>
      <text:list text:style-name="LFO1" text:continue-numbering="true">
        <text:list-item>
          <text:p text:style-name="P48">總務處工作報告：</text:p>
        </text:list-item>
      </text:list>
      <text:list text:style-name="LFO3" text:continue-numbering="true">
        <text:list-item>
          <text:p text:style-name="P49"><text:bookmark-start text:name="OLE_LINK34"/><text:bookmark-start text:name="OLE_LINK35"/>工作成果：</text:p>
        </text:list-item>
      </text:list>
      <text:list text:style-name="LFO4" text:continue-numbering="true">
        <text:list-item>
          <text:p text:style-name="P50">本校於暑假期間進行校舍耐震補強工程，目前工程已完工驗收，提供師<text:bookmark-end text:name="OLE_LINK34"/><text:bookmark-end text:name="OLE_LINK35"/>生更安全舒適的學習環境 (總工程款675萬元整)<text:s/>。</text:p>
        </text:list-item>
        <text:list-item>
          <text:p text:style-name="P51">本校於<text:bookmark-start text:name="OLE_LINK4"/><text:bookmark-start text:name="OLE_LINK5"/><text:bookmark-start text:name="OLE_LINK6"/>105年<text:bookmark-end text:name="OLE_LINK4"/><text:bookmark-end text:name="OLE_LINK5"/><text:bookmark-end text:name="OLE_LINK6"/>11月份完成植栽溫室設置工程驗收，提供更好環境給學生體驗農作樂趣(總工程款40萬元整)<text:s/>。</text:p>
        </text:list-item>
        <text:list-item>
          <text:p text:style-name="P52">本校於105年12月份完成圖書館環境改造工程驗收，目前正將書籍入館，將提供師生舒適完善的閱讀環境<text:s/>(總工程款100萬元整)<text:s/>。</text:p>
        </text:list-item>
      </text:list>
      <text:list text:style-name="LFO3" text:continue-numbering="true">
        <text:list-item>
          <text:p text:style-name="P53"><text:span text:style-name="T54">本學期工作重點</text:span><text:span text:style-name="T55">：</text:span></text:p>
        </text:list-item>
      </text:list>
      <text:p text:style-name="P56">本校獲教育局核定新建風雨操場工程款675萬(含已核撥設計規劃費)，預計今年3月發包施工。</text:p>
      <text:list text:style-name="LFO3" text:continue-numbering="true">
        <text:list-item>
          <text:p text:style-name="P57">業務宣導：<text:s/></text:p>
        </text:list-item>
      </text:list>
      <text:p text:style-name="P58"><text:span text:style-name="T59">因本校周邊道路不能停車，所以開放校園內區域讓家長車輛進入校</text:span><text:span text:style-name="T60">園接送學生。請家長在校園內減速慢行，並在指定區域內停車熄火等候，以維護學生安全。</text:span></text:p>
      <text:p text:style-name="P61"/>
      <text:p text:style-name="P62"/>
      <text:list text:style-name="LFO1" text:continue-numbering="true">
        <text:list-item>
          <text:p text:style-name="P63">幼兒園工作報告</text:p>
        </text:list-item>
      </text:list>
      <text:list text:style-name="LFO8" text:continue-numbering="true">
        <text:list-item>
          <text:p text:style-name="P64">幼兒園報告事項:</text:p>
        </text:list-item>
      </text:list>
      <text:list text:style-name="LFO22" text:continue-numbering="true">
        <text:list-item>
          <text:p text:style-name="P65">本學期幼兒園代理教師為王憶瑄老師。</text:p>
        </text:list-item>
        <text:list-item>
          <text:p text:style-name="P66">本學期班級人數為大班8名，中班３名，小班３名，幼幼班１名，</text:p>
        </text:list-item>
      </text:list>
      <text:p text:style-name="P67">共計幼生15名。</text:p>
      <text:list text:style-name="LFO22" text:continue-numbering="true">
        <text:list-item>
          <text:p text:style-name="P68">本學期課後留園因人數未達五人，無法開班。</text:p>
        </text:list-item>
      </text:list>
      <text:p text:style-name="P69"><text:span text:style-name="T70">貳</text:span><text:span text:style-name="T71">、提案討論：</text:span></text:p>
      <text:p text:style-name="P72">案號：105-02-01-001</text:p>
      <text:p text:style-name="P73">提案單位：教務處、學輔處、總務處</text:p>
      <text:p text:style-name="P74">案由：訂定「105學年度下學期行事曆」，提請討論。</text:p>
      <text:p text:style-name="P75"><text:span text:style-name="T76">說明:<text:s/></text:span><text:span text:style-name="T77">本校行事曆網址如下，各位家長可逕上網查閱，網址：</text:span><text:a xlink:href="http://163.20.53.193/calendar/month-calendar.php" office:target-frame-name="_top" xlink:show="replace"><text:span text:style-name="T78">http://163.20.53.193/calendar/month-calendar.php</text:span></text:a><text:span text:style-name="T79">，亦可逕由本校網站首頁連結進入。</text:span></text:p>
      <text:p text:style-name="P80"/>
      <text:p text:style-name="P81"><text:span text:style-name="T82">叁</text:span><text:span text:style-name="T83">、</text:span><text:span text:style-name="T84">臨時動議</text:span><text:span text:style-name="T85">：</text:span></text:p>
      <text:p text:style-name="P86"/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xl24" style:display-name="xl24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st" style:display-name="st" style:family="text" style:parent-style-name="預設段落字型"/>
    <style:style style:name="強調斜體" style:display-name="強調斜體" style:family="text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apple-converted-space" style:display-name="apple-converted-space" style:family="text" style:parent-style-name="預設段落字型"/>
    <style:style style:name="標題1字元" style:display-name="標題 1 字元" style:family="text" style:parent-style-name="預設段落字型"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5LVL1" style:family="text">
      <style:text-properties fo:font-size="12pt" style:font-size-asian="12pt"/>
    </style:style>
    <style:style style:name="WW_CharLFO22LVL1" style:family="text">
      <style:text-properties fo:font-size="12pt" style:font-size-asian="12pt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312in" text:list-level-position-and-space-mode="label-alignment">
          <style:list-level-label-alignment text:label-followed-by="listtab" fo:margin-left="0.8645in" fo:text-indent="-0.531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1.393in" text:min-label-width="0.25in" text:list-level-position-and-space-mode="label-alignment">
          <style:list-level-label-alignment text:label-followed-by="listtab" fo:margin-left="1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4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7" style:num-suffix="." style:num-format="1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6319in" text:min-label-width="0.3333in" text:list-level-position-and-space-mode="label-alignment">
          <style:list-level-label-alignment text:label-followed-by="listtab" fo:margin-left="0.9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4" style:num-suffix="." style:num-format="1">
        <style:list-level-properties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7" style:num-suffix="." style:num-format="1">
        <style:list-level-properties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1.1458in" text:min-label-width="0.25in" text:list-level-position-and-space-mode="label-alignment">
          <style:list-level-label-alignment text:label-followed-by="listtab" fo:margin-left="1.3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4" style:num-suffix="." style:num-format="1">
        <style:list-level-properties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  <text:list-level-style-number text:level="7" style:num-suffix="." style:num-format="1">
        <style:list-level-properties text:space-before="3.1458in" text:min-label-width="0.3333in" text:list-level-position-and-space-mode="label-alignment">
          <style:list-level-label-alignment text:label-followed-by="listtab" fo:margin-left="3.4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791in" text:min-label-width="0.3333in" text:list-level-position-and-space-mode="label-alignment">
          <style:list-level-label-alignment text:label-followed-by="listtab" fo:margin-left="3.8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25in" text:min-label-width="0.3333in" text:list-level-position-and-space-mode="label-alignment">
          <style:list-level-label-alignment text:label-followed-by="listtab" fo:margin-left="4.1458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1">
        <style:list-level-properties text:space-before="1.393in" text:min-label-width="0.25in" text:list-level-position-and-space-mode="label-alignment">
          <style:list-level-label-alignment text:label-followed-by="listtab" fo:margin-left="1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4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7" style:num-suffix="." style:num-format="1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743in" fo:margin-bottom="0.3937in" fo:margin-right="0.7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232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頁碼" style:family="text"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貢寮國民小學九十一學年度第一學期行事曆</dc:title>
    <meta:initial-creator>rue</meta:initial-creator>
    <dc:creator>user</dc:creator>
    <meta:creation-date>2019-12-18T03:16:00Z</meta:creation-date>
    <dc:date>2019-12-18T03:16:00Z</dc:date>
    <meta:print-date>2017-02-22T08:18:00Z</meta:print-date>
    <meta:template xlink:href="Normal.dotm" xlink:type="simple"/>
    <meta:editing-cycles>2</meta:editing-cycles>
    <meta:editing-duration>PT60S</meta:editing-duration>
    <meta:document-statistic meta:page-count="4" meta:paragraph-count="4" meta:word-count="323" meta:character-count="2166" meta:row-count="15" meta:non-whitespace-character-count="1847"/>
  </office:meta>
</office:document-meta>
</file>