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312in" text:list-level-position-and-space-mode="label-alignment">
          <style:list-level-label-alignment text:label-followed-by="listtab" fo:margin-left="0.8645in" fo:text-indent="-0.531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prefix="(" style:num-suffix=")" style:num-format="1">
        <style:list-level-properties text:space-before="1.7263in" text:min-label-width="0.25in" text:list-level-position-and-space-mode="label-alignment">
          <style:list-level-label-alignment text:label-followed-by="listtab" fo:margin-left="1.9763in" fo:text-indent="-0.25in"/>
        </style:list-level-properties>
      </text:list-level-style-number>
      <text:list-level-style-number text:level="5" style:num-suffix="、" style:num-format="1">
        <style:list-level-properties text:space-before="2.0597in" text:min-label-width="0.25in" text:list-level-position-and-space-mode="label-alignment">
          <style:list-level-label-alignment text:label-followed-by="listtab" fo:margin-left="2.309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9694in" text:min-label-width="0.3333in" text:list-level-position-and-space-mode="label-alignment">
          <style:list-level-label-alignment text:label-followed-by="listtab" fo:margin-left="2.3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、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1.318in" text:min-label-width="0.5in" text:list-level-position-and-space-mode="label-alignment">
          <style:list-level-label-alignment text:label-followed-by="listtab" fo:margin-left="1.818in" fo:text-indent="-0.5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1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21">
      <text:list-level-style-bullet text:level="1" text:style-name="WW_CharLFO21LVL1" text:bullet-char="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style:num-prefix="(" style:num-suffix=")" style:num-format="1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1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1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28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壹, 貳, 參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新細明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fo:margin-top="0.125in" fo:margin-left="0.2958in" fo:text-indent="-0.2958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9" style:parent-style-name="內文" style:family="paragraph">
      <style:paragraph-properties fo:margin-left="1.1763in" fo:text-indent="-0.5444in">
        <style:tab-stops/>
      </style:paragraph-properties>
      <style:text-properties style:font-name="標楷體" style:font-name-asian="標楷體" fo:font-weight="bold" style:font-weight-asian="bold"/>
    </style:style>
    <style:style style:name="P10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11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12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13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14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15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16" style:parent-style-name="內文" style:family="paragraph">
      <style:paragraph-properties fo:margin-left="1.1763in" fo:text-indent="-0.5444in">
        <style:tab-stops/>
      </style:paragraph-properties>
      <style:text-properties style:font-name="標楷體" style:font-name-asian="標楷體" fo:font-weight="bold" style:font-weight-asian="bold"/>
    </style:style>
    <style:style style:name="P17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18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19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20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21" style:parent-style-name="內文" style:family="paragraph">
      <style:paragraph-properties fo:margin-top="0.125in" fo:margin-left="0.2958in" fo:text-indent="-0.2958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2" style:parent-style-name="內文" style:family="paragraph">
      <style:text-properties style:font-name="標楷體" style:font-name-asian="標楷體" fo:font-weight="bold" style:font-weight-asian="bold"/>
    </style:style>
    <style:style style:name="P23" style:parent-style-name="內文" style:family="paragraph">
      <style:paragraph-properties fo:line-height="0.3888in" fo:text-indent="0.8479in"/>
      <style:text-properties style:font-name="標楷體" style:font-name-asian="標楷體"/>
    </style:style>
    <style:style style:name="P24" style:parent-style-name="內文" style:family="paragraph">
      <style:paragraph-properties fo:line-height="0.3888in" fo:margin-left="1.6736in" fo:text-indent="-0.4923in">
        <style:tab-stops>
          <style:tab-stop style:type="left" style:position="-1.1812in"/>
        </style:tab-stops>
      </style:paragraph-properties>
      <style:text-properties style:font-name="標楷體" style:font-name-asian="標楷體"/>
    </style:style>
    <style:style style:name="P25" style:parent-style-name="內文" style:family="paragraph">
      <style:paragraph-properties fo:line-height="0.3888in" fo:margin-left="1.6736in" fo:text-indent="-0.4923in">
        <style:tab-stops>
          <style:tab-stop style:type="left" style:position="-1.1812in"/>
        </style:tab-stops>
      </style:paragraph-properties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 fo:font-weight="bold" style:font-weight-asian="bold"/>
    </style:style>
    <style:style style:name="P27" style:parent-style-name="內文" style:family="paragraph">
      <style:paragraph-properties fo:line-height="0.3888in" fo:margin-left="1.477in" fo:text-indent="-0.2958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fo:line-height="0.3888in" fo:margin-left="1.477in" fo:text-indent="-0.2958in">
        <style:tab-stops/>
      </style:paragraph-properties>
      <style:text-properties style:font-name="標楷體" style:font-name-asian="標楷體"/>
    </style:style>
    <style:style style:name="P29" style:parent-style-name="內文" style:family="paragraph">
      <style:paragraph-properties fo:line-height="0.3888in" fo:margin-left="1.477in" fo:text-indent="-0.2958in">
        <style:tab-stops/>
      </style:paragraph-properties>
      <style:text-properties style:font-name="標楷體" style:font-name-asian="標楷體"/>
    </style:style>
    <style:style style:name="P30" style:parent-style-name="內文" style:family="paragraph">
      <style:paragraph-properties fo:line-height="0.3888in" fo:margin-left="1.477in" fo:text-indent="-0.2958in">
        <style:tab-stops/>
      </style:paragraph-properties>
      <style:text-properties style:font-name="標楷體" style:font-name-asian="標楷體"/>
    </style:style>
    <style:style style:name="P31" style:parent-style-name="內文" style:family="paragraph">
      <style:paragraph-properties fo:line-height="0.3888in" fo:margin-left="0.25in" fo:text-indent="1.2263in">
        <style:tab-stops/>
      </style:paragraph-properties>
      <style:text-properties style:font-name="標楷體" style:font-name-asian="標楷體"/>
    </style:style>
    <style:style style:name="P32" style:parent-style-name="內文" style:family="paragraph">
      <style:paragraph-properties fo:line-height="0.3888in" fo:margin-left="0.25in" fo:text-indent="1.2263in">
        <style:tab-stops/>
      </style:paragraph-properties>
      <style:text-properties style:font-name="標楷體" style:font-name-asian="標楷體"/>
    </style:style>
    <style:style style:name="P33" style:parent-style-name="內文" style:family="paragraph">
      <style:paragraph-properties fo:line-height="0.3888in" fo:margin-left="0.25in" fo:text-indent="1.2263in">
        <style:tab-stops/>
      </style:paragraph-properties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 fo:font-weight="bold" style:font-weight-asian="bold"/>
    </style:style>
    <style:style style:name="P35" style:parent-style-name="內文" style:family="paragraph">
      <style:paragraph-properties fo:line-height="0.3888in" fo:margin-left="1.475in" fo:text-indent="-0.1951in">
        <style:tab-stops/>
      </style:paragraph-properties>
      <style:text-properties style:font-name="標楷體" style:font-name-asian="標楷體"/>
    </style:style>
    <style:style style:name="P36" style:parent-style-name="內文" style:family="paragraph">
      <style:paragraph-properties fo:line-height="0.3888in" fo:margin-left="1.475in" fo:text-indent="-0.1951in">
        <style:tab-stops/>
      </style:paragraph-properties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新細明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P42" style:parent-style-name="內文" style:family="paragraph">
      <style:paragraph-properties fo:line-height="0.3888in" fo:margin-left="1.475in" fo:text-indent="-0.1951in">
        <style:tab-stops/>
      </style:paragraph-properties>
      <style:text-properties style:font-name="標楷體" style:font-name-asian="標楷體"/>
    </style:style>
    <style:style style:name="P43" style:parent-style-name="內文" style:family="paragraph">
      <style:paragraph-properties fo:line-height="0.3888in" fo:margin-left="1.475in" fo:text-indent="-0.1951in">
        <style:tab-stops/>
      </style:paragraph-properties>
      <style:text-properties style:font-name="標楷體" style:font-name-asian="標楷體"/>
    </style:style>
    <style:style style:name="P44" style:parent-style-name="內文" style:family="paragraph">
      <style:paragraph-properties fo:line-height="0.3888in" fo:margin-left="1.475in" fo:text-indent="-0.1951in">
        <style:tab-stops/>
      </style:paragraph-properties>
      <style:text-properties style:font-name="標楷體" style:font-name-asian="標楷體"/>
    </style:style>
    <style:style style:name="P45" style:parent-style-name="內文" style:family="paragraph">
      <style:paragraph-properties fo:margin-top="0.125in" fo:margin-left="0.2958in" fo:text-indent="-0.2958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46" style:parent-style-name="內文" style:family="paragraph">
      <style:text-properties style:font-name="標楷體" style:font-name-asian="標楷體" fo:font-weight="bold" style:font-weight-asian="bold"/>
    </style:style>
    <style:style style:name="P47" style:parent-style-name="內文" style:family="paragraph"/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50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51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52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53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54" style:parent-style-name="內文" style:family="paragraph">
      <style:paragraph-properties fo:margin-left="0.9847in" fo:text-indent="-0.2583in">
        <style:tab-stops/>
      </style:paragraph-properties>
      <style:text-properties style:font-name="標楷體" style:font-name-asian="標楷體" fo:font-weight="bold" style:font-weight-asian="bold"/>
    </style:style>
    <style:style style:name="P55" style:parent-style-name="內文" style:family="paragraph">
      <style:paragraph-properties fo:margin-top="0.125in" fo:margin-bottom="0.125in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58" style:parent-style-name="內文" style:family="paragraph">
      <style:paragraph-properties fo:margin-top="0.125in" fo:margin-left="0.2958in" fo:text-indent="-0.2958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59" style:parent-style-name="內文" style:family="paragraph">
      <style:text-properties style:font-name="標楷體" style:font-name-asian="標楷體" fo:font-weight="bold" style:font-weight-asian="bold"/>
    </style:style>
    <style:style style:name="P60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61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62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63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6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67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68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69" style:parent-style-name="內文" style:family="paragraph">
      <style:paragraph-properties fo:margin-left="0.8847in" fo:text-indent="-0.4916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fo:margin-bottom="0.125in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</office:automatic-styles>
  <office:body>
    <office:text text:use-soft-page-breaks="true">
      <text:p text:style-name="P1">新北市貢寮區105學年度第一學期<text:s/></text:p>
      <text:p text:style-name="P4">期初校務會議</text:p>
      <text:p text:style-name="P5">日期: 民國105年9月10日(六) <text:s text:c="6"/>地點:<text:s/>貢寮國小 禮堂</text:p>
      <text:p text:style-name="內文"><text:span text:style-name="T6">壹、校務報告</text:span><text:span text:style-name="T7">:</text:span></text:p>
      <text:list text:style-name="LFO1" text:continue-numbering="true">
        <text:list-item>
          <text:p text:style-name="P8">教務處工作報告：</text:p>
        </text:list-item>
      </text:list>
      <text:list text:style-name="LFO2" text:continue-numbering="true">
        <text:list-item>
          <text:p text:style-name="P9">工作報告：</text:p>
        </text:list-item>
      </text:list>
      <text:list text:style-name="LFO18" text:continue-numbering="true">
        <text:list-item>
          <text:p text:style-name="P10">9/27(二)五年級英語能力檢測。本校在全體教師的努力下，學生在能力檢測的表現佳，去年在國語、數學兩科的能力檢測，達精熟程度的百分比都高於貢寮區、瑞芳分區及全市。</text:p>
        </text:list-item>
        <text:list-item>
          <text:p text:style-name="P11">10/12~10/14(星期一~星期三)英速魔法學院，地點：英速魔法學院闊瀨校區，參加對象：五年級。</text:p>
        </text:list-item>
        <text:list-item>
          <text:p text:style-name="P12">本學期利用實驗課程、善心人士捐款，於每週一開辦自然科學遊戲、太鼓、美術三個課後社團，豐富學生技藝學習。</text:p>
        </text:list-item>
        <text:list-item>
          <text:p text:style-name="P13">訂於12/22(三)<text:s/>辦理期末成果發表會，屆時歡迎家長蒞臨欣賞小朋友的表演。</text:p>
        </text:list-item>
        <text:list-item>
          <text:p text:style-name="P14">自本學期起，扶輪社贊助本校與台北市大同高中辦理偏鄉英語伴讀計畫，每週三透過網路視訊方式上課。</text:p>
        </text:list-item>
        <text:list-item>
          <text:p text:style-name="P15">近日收齊家長資料，將送件貢寮區公所辦理學生補助，會適時轉知公所辦理進度。</text:p>
        </text:list-item>
      </text:list>
      <text:list text:style-name="LFO2" text:continue-numbering="true">
        <text:list-item>
          <text:p text:style-name="P16">業務宣導：</text:p>
        </text:list-item>
      </text:list>
      <text:list text:style-name="LFO29" text:continue-numbering="true">
        <text:list-item>
          <text:p text:style-name="P17">為落實國民教育法第五條規定，協助社會福利機制無法照顧之在學學童，發揚教育人文精神；避免在學學童因家庭經濟突發困境而失學，適時給予經濟上之支持，使其順利就學，以達成教育機會均等目標。若家庭經濟狀況確有困難或突發急難事件，請向導師提出申請，學校將盡力予以協助。</text:p>
        </text:list-item>
        <text:list-item>
          <text:p text:style-name="P18">校務行政系統開放家長申請帳號，帳號申請方式及開放使用功能說明文件如附件(X)<text:s/>，請各位家長多加利用。</text:p>
        </text:list-item>
        <text:list-item>
          <text:p text:style-name="P19">「新北市親師生平台」及「新北市教育雲」app已啟用，請各位家長多加利用。</text:p>
        </text:list-item>
        <text:list-item>
          <text:p text:style-name="P20">近來擴增實境遊戲風行，請各位家長注意小朋友使用行動載具的情況，並請指導小朋友遵守相關規範，避免造成身心的傷害。</text:p>
        </text:list-item>
      </text:list>
      <text:list text:style-name="LFO1" text:continue-numbering="true">
        <text:list-item>
          <text:p text:style-name="P21">學輔處工作報告：</text:p>
        </text:list-item>
      </text:list>
      <text:list text:style-name="LFO28" text:continue-numbering="true">
        <text:list-item>
          <text:p text:style-name="P22">工作報告：</text:p>
        </text:list-item>
      </text:list>
      <text:list text:style-name="LFO32" text:continue-numbering="true">
        <text:list-item>
          <text:p text:style-name="P23">暑期辦理史懷哲課輔，成效良好，感謝各位家長支持。</text:p>
        </text:list-item>
        <text:list-item>
          <text:p text:style-name="P24">暑期太鼓隊與扯鈴隊於瑞芳車站前參與週末藝術秀，讓社團的小朋友有一展演的舞台，成效良好。</text:p>
        </text:list-item>
        <text:list-item>
          <text:p text:style-name="P25">太鼓隊學生受邀至廈門參加鼓藝文化節（師生自費），深受當地民眾好評，期望各位家長支持學校辦理之各項活動。</text:p>
        </text:list-item>
      </text:list>
      <text:list text:style-name="LFO28" text:continue-numbering="true">
        <text:list-item>
          <text:p text:style-name="P26">本學期活動預告：</text:p>
        </text:list-item>
      </text:list>
      <text:list text:style-name="LFO33" text:continue-numbering="true">
        <text:list-item>
          <text:p text:style-name="P27">本學期自9/5（一）起開設成人基本教育專班，每週一三四晚間6：30-8：00上課，歡迎新住民家長及一般家長參加。</text:p>
        </text:list-item>
        <text:list-item>
          <text:p text:style-name="P28">太鼓隊預定展演活動：11/8（二）國泰世華大樹計畫助學金捐贈典禮</text:p>
        </text:list-item>
        <text:list-item>
          <text:p text:style-name="P29">9/23（五）辦理親職教育講座：健康體位—健康的身體，快樂的生活</text:p>
        </text:list-item>
        <text:list-item>
          <text:p text:style-name="P30">本學期校外教學活動：</text:p>
        </text:list-item>
      </text:list>
      <text:p text:style-name="P31">＊9/30（五）下午海科館、平溪國中紙風車劇團表演（全校參加），歡</text:p>
      <text:p text:style-name="P32">　迎各位家長一同前往。</text:p>
      <text:p text:style-name="P33">＊10/25（二）藝術滿城鄉活動（3-5年級參加）</text:p>
      <text:list text:style-name="LFO28" text:continue-numbering="true">
        <text:list-item>
          <text:p text:style-name="P34">保健室活動：</text:p>
        </text:list-item>
      </text:list>
      <text:p text:style-name="P35">1、9/10發放1.2年級學童近視保健宣導手冊</text:p>
      <text:p text:style-name="P36"><text:span text:style-name="T37">2、</text:span><text:span text:style-name="T38">9/27 <text:s/>一</text:span><text:span text:style-name="T39">、</text:span><text:span text:style-name="T40">四年級</text:span><text:span text:style-name="T41">學生健康檢查</text:span></text:p>
      <text:p text:style-name="P42">3、10/13 全校師生施打流感疫苗</text:p>
      <text:soft-page-break/>
      <text:p text:style-name="P43">4、10/19 1-3年級護眼方案眼科醫師到校駐點服務及4-6年級視力不良矯治</text:p>
      <text:p text:style-name="P44">5、11/17新北市牙醫師公會義診。</text:p>
      <text:list text:style-name="LFO1" text:continue-numbering="true">
        <text:list-item>
          <text:p text:style-name="P45">總務處工作報告：</text:p>
        </text:list-item>
      </text:list>
      <text:list text:style-name="LFO12" text:continue-numbering="true">
        <text:list-item>
          <text:p text:style-name="P46">工作成果：</text:p>
        </text:list-item>
      </text:list>
      <text:list text:style-name="LFO13" text:continue-numbering="true">
        <text:list-item>
          <text:p text:style-name="P47"><text:span text:style-name="T48">本學期</text:span><text:span text:style-name="T49">自開學後新增龍門里新社聚落的上下學交通車路線，服務距離遠、上學不便的學生。</text:span></text:p>
        </text:list-item>
        <text:list-item>
          <text:p text:style-name="P50">本校於暑假期間進行校舍耐震補強工程，目前工程已進入收尾裝修階段，預計於9月28日完工。</text:p>
        </text:list-item>
        <text:list-item>
          <text:p text:style-name="P51">本校附設幼兒園室內裝修及地板改善工程，業已於8月底完工啟用。</text:p>
        </text:list-item>
        <text:list-item>
          <text:p text:style-name="P52">本校擬於10月進行圖書館環境改造工程，將改善本校閱讀環境。</text:p>
        </text:list-item>
        <text:list-item>
          <text:p text:style-name="P53">本校擬於10月進行作物溫室興建工程，提供更好環境給學生體驗農作樂趣。</text:p>
        </text:list-item>
      </text:list>
      <text:list text:style-name="LFO12" text:continue-numbering="true">
        <text:list-item>
          <text:p text:style-name="P54">業務宣導：<text:s/></text:p>
        </text:list-item>
      </text:list>
      <text:list text:style-name="LFO17" text:continue-numbering="true">
        <text:list-item>
          <text:p text:style-name="P55"><text:span text:style-name="T56">因本校周邊道路不能停車，所以開放校園內區域讓家長車輛進入校</text:span><text:span text:style-name="T57">園接送學生。請家長在校園內減速慢行，並在指定區域內停車熄火等候，以維護學生安全。</text:span></text:p>
        </text:list-item>
      </text:list>
      <text:list text:style-name="LFO1" text:continue-numbering="true">
        <text:list-item>
          <text:p text:style-name="P58">幼兒園工作報告</text:p>
        </text:list-item>
      </text:list>
      <text:list text:style-name="LFO35" text:continue-numbering="true">
        <text:list-item>
          <text:p text:style-name="P59">幼兒園報告事項:</text:p>
        </text:list-item>
      </text:list>
      <text:list text:style-name="LFO36" text:continue-numbering="true">
        <text:list-item>
          <text:p text:style-name="P60">本學期招收大班8名、中班３名、小班３名、幼幼班１名，共計幼生15名，另有多名學生候補中。</text:p>
        </text:list-item>
        <text:list-item>
          <text:p text:style-name="P61">下學年106學年度，預計增班1班，待教育局正式來文後轉知家長。</text:p>
        </text:list-item>
        <text:list-item>
          <text:p text:style-name="P62">本學期課後留園因人數未達五人，無法開班。</text:p>
        </text:list-item>
        <text:list-item>
          <text:p text:style-name="P63">近期有多項補助學費事宜，煩請家長多留意通知單，並配合期限內繳回以利作業。</text:p>
        </text:list-item>
      </text:list>
      <text:p text:style-name="內文"><text:span text:style-name="T64">貳</text:span><text:span text:style-name="T65">、提案討論：</text:span></text:p>
      <text:p text:style-name="P66">案號：105-01-01-001</text:p>
      <text:p text:style-name="P67">提案單位：教務處、學輔處、總務處</text:p>
      <text:p text:style-name="P68">案由：訂定「104學年度上學期行事曆」，提請討論。</text:p>
      <text:p text:style-name="P69">說明:<text:s/>本校行事曆網址如下，各位家長可逕上網查閱，網址：<text:soft-page-break/>http://163.20.53.198/calendar/month-calendar.php</text:p>
      <text:p text:style-name="P70"><text:span text:style-name="T71">叁</text:span><text:span text:style-name="T72">、親師交流</text:span><text:span text:style-name="T73">座談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xl24" style:display-name="xl24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letter-kerning="false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st" style:display-name="st" style:family="text" style:parent-style-name="預設段落字型"/>
    <style:style style:name="強調斜體" style:display-name="強調斜體" style:family="text">
      <style:text-properties fo:font-style="italic" style:font-style-asian="italic" style:font-style-complex="italic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apple-converted-space" style:display-name="apple-converted-space" style:family="text" style:parent-style-name="預設段落字型"/>
    <style:style style:name="標題1字元" style:display-name="標題 1 字元" style:family="text" style:parent-style-name="預設段落字型"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7LVL1" style:family="text">
      <style:text-properties fo:font-size="12pt" style:font-size-asian="12pt"/>
    </style:style>
    <style:style style:name="WW_CharLFO21LVL1" style:family="text">
      <style:text-properties style:font-name="Wingdings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312in" text:list-level-position-and-space-mode="label-alignment">
          <style:list-level-label-alignment text:label-followed-by="listtab" fo:margin-left="0.8645in" fo:text-indent="-0.531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prefix="(" style:num-suffix=")" style:num-format="1">
        <style:list-level-properties text:space-before="1.7263in" text:min-label-width="0.25in" text:list-level-position-and-space-mode="label-alignment">
          <style:list-level-label-alignment text:label-followed-by="listtab" fo:margin-left="1.9763in" fo:text-indent="-0.25in"/>
        </style:list-level-properties>
      </text:list-level-style-number>
      <text:list-level-style-number text:level="5" style:num-suffix="、" style:num-format="1">
        <style:list-level-properties text:space-before="2.0597in" text:min-label-width="0.25in" text:list-level-position-and-space-mode="label-alignment">
          <style:list-level-label-alignment text:label-followed-by="listtab" fo:margin-left="2.309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9694in" text:min-label-width="0.3333in" text:list-level-position-and-space-mode="label-alignment">
          <style:list-level-label-alignment text:label-followed-by="listtab" fo:margin-left="2.3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、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、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1.318in" text:min-label-width="0.5in" text:list-level-position-and-space-mode="label-alignment">
          <style:list-level-label-alignment text:label-followed-by="listtab" fo:margin-left="1.818in" fo:text-indent="-0.5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1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21">
      <text:list-level-style-bullet text:level="1" text:style-name="WW_CharLFO21LVL1" text:bullet-char="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style:num-prefix="(" style:num-suffix=")" style:num-format="1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1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1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28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壹, 貳, 參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743in" fo:margin-bottom="0.3937in" fo:margin-right="0.7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69in"/>
      </style:header-style>
      <style:footer-style>
        <style:header-footer-properties style:dynamic-spacing="true" fo:min-height="0.232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頁碼" style:family="text"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貢寮國民小學九十一學年度第一學期行事曆</dc:title>
    <meta:initial-creator>rue</meta:initial-creator>
    <dc:creator>user</dc:creator>
    <meta:creation-date>2019-12-18T03:12:00Z</meta:creation-date>
    <dc:date>2019-12-18T03:12:00Z</dc:date>
    <meta:print-date>2016-09-10T00:44:00Z</meta:print-date>
    <meta:template xlink:href="Normal.dotm" xlink:type="simple"/>
    <meta:editing-cycles>2</meta:editing-cycles>
    <meta:editing-duration>PT60S</meta:editing-duration>
    <meta:document-statistic meta:page-count="4" meta:paragraph-count="3" meta:word-count="258" meta:character-count="1728" meta:row-count="12" meta:non-whitespace-character-count="1473"/>
  </office:meta>
</office:document-meta>
</file>